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2 1 6 1 0 1 1 1 1 1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vertical-align="bottom" style:line-height-at-least="0.25in" fo:margin-right="0.0694in"/>
      <style:text-properties style:font-name="標楷體" style:font-name-asian="標楷體" fo:font-weight="bold" style:font-weight-asian="bold" style:letter-kerning="false" style:font-size-complex="10pt"/>
    </style:style>
    <style:style style:name="P2" style:parent-style-name="內文" style:family="paragraph">
      <style:paragraph-properties fo:widows="2" fo:orphans="2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3" style:parent-style-name="內文" style:family="paragraph">
      <style:paragraph-properties fo:widows="2" fo:orphans="2" style:line-break="normal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4" style:parent-style-name="內文" style:family="paragraph">
      <style:paragraph-properties fo:widows="2" fo:orphans="2" fo:text-align="justify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5" style:parent-style-name="內文" style:family="paragraph">
      <style:paragraph-properties fo:widows="2" fo:orphans="2" fo:text-align="end" style:vertical-align="bottom" style:line-height-at-least="0.25in" fo:margin-right="0.0694in"/>
      <style:text-properties style:font-name="標楷體" style:font-name-asian="標楷體" style:letter-kerning="false" style:font-size-complex="10pt"/>
    </style:style>
    <style:style style:name="P6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7" style:parent-style-name="內文" style:family="paragraph">
      <style:paragraph-properties fo:widows="2" fo:orphans="2" fo:text-align="justify" style:vertical-align="bottom" style:line-height-at-least="0.25in" fo:margin-right="0.0694in">
        <style:tab-stops>
          <style:tab-stop style:type="left" style:position="5.875in"/>
        </style:tab-stops>
      </style:paragraph-properties>
      <style:text-properties style:font-name="標楷體" style:font-name-asian="標楷體" style:letter-kerning="false" style:font-size-complex="10pt"/>
    </style:style>
    <style:style style:name="P8" style:parent-style-name="內文" style:family="paragraph">
      <style:paragraph-properties fo:widows="2" fo:orphans="2" fo:text-align="justify" style:vertical-align="bottom" style:line-height-at-least="0.25in" fo:margin-left="0.6666in" fo:margin-right="0.0694in" fo:text-indent="-0.6666in">
        <style:tab-stops>
          <style:tab-stop style:type="left" style:position="5.2083in"/>
        </style:tab-stops>
      </style:paragraph-properties>
      <style:text-properties style:font-name="標楷體" style:font-name-asian="標楷體" style:letter-kerning="false" style:font-size-complex="10pt"/>
    </style:style>
    <style:style style:name="P9" style:parent-style-name="內文" style:family="paragraph">
      <style:paragraph-properties fo:widows="2" fo:orphans="2" fo:text-align="justify" style:vertical-align="bottom" style:line-height-at-least="0.25in" fo:margin-left="0.375in" fo:margin-right="0.0694in" fo:text-indent="-0.375in">
        <style:tab-stops>
          <style:tab-stop style:type="left" style:position="5.5in"/>
        </style:tab-stops>
      </style:paragraph-properties>
      <style:text-properties style:font-name="標楷體" style:font-name-asian="標楷體" style:letter-kerning="false" style:font-size-complex="10pt"/>
    </style:style>
    <style:style style:name="P10" style:parent-style-name="內文" style:family="paragraph">
      <style:paragraph-properties style:text-autospace="none" fo:margin-left="0.3395in" fo:text-indent="-0.3298in">
        <style:tab-stops/>
      </style:paragraph-properties>
      <style:text-properties style:font-name="標楷體" style:font-name-asian="標楷體" style:letter-kerning="false" style:font-size-complex="10pt"/>
    </style:style>
    <style:style style:name="P11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12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13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/>
      </style:paragraph-properties>
      <style:text-properties style:font-name="標楷體" style:font-name-asian="標楷體" style:letter-kerning="false" style:font-size-complex="10pt"/>
    </style:style>
    <style:style style:name="P14" style:parent-style-name="內文" style:family="paragraph">
      <style:paragraph-properties fo:widows="2" fo:orphans="2" fo:text-align="justify" style:vertical-align="bottom" style:line-height-at-least="0.25in" fo:margin-left="0.3333in" fo:margin-right="0.0694in" fo:text-indent="-0.3333in">
        <style:tab-stops>
          <style:tab-stop style:type="left" style:position="5.5416in"/>
        </style:tab-stops>
      </style:paragraph-properties>
      <style:text-properties style:font-name="標楷體" style:font-name-asian="標楷體" style:letter-kerning="false" style:font-size-complex="10pt"/>
    </style:style>
    <style:style style:name="P15" style:parent-style-name="內文" style:family="paragraph">
      <style:paragraph-properties fo:widows="2" fo:orphans="2" fo:text-align="justify" style:vertical-align="bottom" style:line-height-at-least="0.25in" fo:margin-right="0.0694in">
        <style:tab-stops>
          <style:tab-stop style:type="left" style:position="5.875in"/>
        </style:tab-stops>
      </style:paragraph-properties>
      <style:text-properties style:font-name="標楷體" style:font-name-asian="標楷體" style:letter-kerning="false" style:font-size-complex="10pt"/>
    </style:style>
  </office:automatic-styles>
  <office:body>
    <office:text text:use-soft-page-breaks="true">
      <text:p text:style-name="P1">國立虎尾科技大學資訊管理系教師評審委員會設置辦法</text:p>
      <text:p text:style-name="P2">90年8月15日系務會議通過</text:p>
      <text:p text:style-name="P3"> 95年8月22日系務會議修正通過</text:p>
      <text:p text:style-name="P4"/>
      <text:p text:style-name="P5"><text:s text:c="36"/></text:p>
      <text:p text:style-name="P6">一、本系依據國立虎尾科技大學教師評審委員會設置辦法第十條規定，設置本系教師評審委員會（以下簡稱本委員會）。</text:p>
      <text:p text:style-name="P7">二、本委員會職掌如左:<text:tab/></text:p>
      <text:p text:style-name="P8"><text:s text:c="4"/>１、審議本系有關教師之新聘、聘期、不續聘、停聘、解聘、升等、進修研究、延長服務等事項。</text:p>
      <text:p text:style-name="P9"><text:s text:c="4"/>２、其它有關規定需由系教評會審議之事項。</text:p>
      <text:p text:style-name="P10">三、本委員會置委員五至十一人，系主任為當然委員兼召集人，其中教授委員不得少於二分之一，推選委員由本系專任講師以上教師就本系專任教授或副教授推選之，若有需要得聘請系外、校外相同或高度相關學術領域之教授擔任委員。推選委員任期一年，自學年度開始起至學年度終止，於每學年末前完成改選，連選得連任。</text:p>
      <text:p text:style-name="P11">四、本委員會開會時由系主任召集之，並擔任主席，系主任缺席時，由委員互推一人擔任主席。</text:p>
      <text:soft-page-break/>
      <text:p text:style-name="P12">五、本委員會開會時，應有委員三分之二（含）以上出席始得開議，議決事項應有出席委員過半數同意。</text:p>
      <text:p text:style-name="P13">六、本委員會開會時，各委員均應親自出席，但遇有關其本人、配偶及三親等以內親屬提會評審事項時應行迴避。</text:p>
      <text:p text:style-name="P14">七、審查事項不通過者，如有不服，當事人得於接到書面通知五天內提出複審。複審時須經評審委員會出席委員三分之一（含）以上同意方予討論，經出席委員三分之二(含)以上通過，得變更原決議，複審以一次為限。</text:p>
      <text:p text:style-name="P15">八、本設置辦法經系務會議通過後，報請校長核備後實施，修正時亦同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2 1 6 1 0 1 1 1 1 1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虎尾科技大學資訊管理系教師評審委員會設置辦法</dc:title>
    <dc:description/>
    <dc:subject/>
    <meta:initial-creator>tech</meta:initial-creator>
    <dc:creator>Allen Cheng</dc:creator>
    <meta:creation-date>2026-08-03T05:54:00Z</meta:creation-date>
    <dc:date>2026-08-03T05:54:00Z</dc:date>
    <meta:print-date>2006-08-25T01:20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97" meta:character-count="653" meta:row-count="4" meta:non-whitespace-character-count="557"/>
  </office:meta>
</office:document-meta>
</file>